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page-number="48"/>
      <style:text-properties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margin-bottom="0.125in" style:line-height-at-least="0in">
        <style:tab-stops>
          <style:tab-stop style:type="left" style:position="0.5729in"/>
          <style:tab-stop style:type="center" style:position="2.884in"/>
        </style:tab-stops>
      </style:paragraph-properties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P7" style:parent-style-name="內文" style:list-style-name="LFO8" style:family="paragraph"/>
    <style:style style:name="T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10" style:family="table-column">
      <style:table-column-properties style:column-width="1in"/>
    </style:style>
    <style:style style:name="TableColumn11" style:family="table-column">
      <style:table-column-properties style:column-width="2.302in"/>
    </style:style>
    <style:style style:name="TableColumn12" style:family="table-column">
      <style:table-column-properties style:column-width="2.9527in"/>
    </style:style>
    <style:style style:name="TableColumn13" style:family="table-column">
      <style:table-column-properties style:column-width="0.7784in"/>
    </style:style>
    <style:style style:name="Table9" style:family="table">
      <style:table-properties style:width="7.0333in" fo:margin-left="-0.175in" table:align="left"/>
    </style:style>
    <style:style style:name="TableRow14" style:family="table-row">
      <style:table-row-properties style:min-row-height="0.3937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/>
    </style:style>
    <style:style style:name="P17" style:parent-style-name="內文" style:family="paragraph">
      <style:paragraph-properties fo:text-align="center"/>
      <style:text-properties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Row26" style:family="table-row">
      <style:table-row-properties style:min-row-height="0.5173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-asian="標楷體"/>
    </style:style>
    <style:style style:name="P34" style:parent-style-name="內文" style:family="paragraph">
      <style:paragraph-properties fo:text-align="justify"/>
      <style:text-properties style:font-name-asian="標楷體"/>
    </style:style>
    <style:style style:name="P35" style:parent-style-name="內文" style:family="paragraph">
      <style:paragraph-properties fo:text-align="justify"/>
      <style:text-properties style:font-name-asian="標楷體"/>
    </style:style>
    <style:style style:name="P36" style:parent-style-name="內文" style:family="paragraph">
      <style:paragraph-properties fo:text-align="justify"/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-asian="標楷體"/>
    </style:style>
    <style:style style:name="TableRow39" style:family="table-row">
      <style:table-row-properties style:min-row-height="0.5173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-asian="標楷體"/>
    </style:style>
    <style:style style:name="P47" style:parent-style-name="內文" style:family="paragraph">
      <style:paragraph-properties fo:text-align="justify"/>
      <style:text-properties style:font-name-asian="標楷體"/>
    </style:style>
    <style:style style:name="P48" style:parent-style-name="內文" style:family="paragraph">
      <style:paragraph-properties fo:text-align="justify"/>
      <style:text-properties style:font-name-asian="標楷體"/>
    </style:style>
    <style:style style:name="P49" style:parent-style-name="內文" style:family="paragraph">
      <style:paragraph-properties fo:text-align="justify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-asian="標楷體"/>
    </style:style>
    <style:style style:name="TableRow52" style:family="table-row">
      <style:table-row-properties style:min-row-height="0.5173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P55" style:parent-style-name="內文" style:family="paragraph">
      <style:paragraph-properties fo:text-align="center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P60" style:parent-style-name="內文" style:family="paragraph">
      <style:paragraph-properties fo:text-align="justify"/>
      <style:text-properties style:font-name-asian="標楷體"/>
    </style:style>
    <style:style style:name="P61" style:parent-style-name="內文" style:family="paragraph">
      <style:paragraph-properties fo:text-align="justify"/>
      <style:text-properties style:font-name-asian="標楷體"/>
    </style:style>
    <style:style style:name="P62" style:parent-style-name="內文" style:family="paragraph">
      <style:paragraph-properties fo:text-align="justify"/>
      <style:text-properties style:font-name-asian="標楷體"/>
    </style:style>
    <style:style style:name="P63" style:parent-style-name="內文" style:family="paragraph">
      <style:paragraph-properties fo:text-align="justify"/>
      <style:text-properties style:font-name-asian="標楷體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P65" style:parent-style-name="內文" style:family="paragraph">
      <style:paragraph-properties fo:text-align="justify"/>
      <style:text-properties style:font-name-asian="標楷體"/>
    </style:style>
    <style:style style:name="P66" style:parent-style-name="內文" style:family="paragraph">
      <style:paragraph-properties fo:text-align="justify"/>
      <style:text-properties style:font-name-asian="標楷體"/>
    </style:style>
    <style:style style:name="P67" style:parent-style-name="內文" style:family="paragraph">
      <style:paragraph-properties fo:text-align="justify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-asian="標楷體"/>
    </style:style>
    <style:style style:name="P70" style:parent-style-name="內文" style:list-style-name="LFO8" style:family="paragraph">
      <style:paragraph-properties fo:break-before="page"/>
    </style:style>
    <style:style style:name="T7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73" style:family="table-column">
      <style:table-column-properties style:column-width="1.3347in"/>
    </style:style>
    <style:style style:name="TableColumn74" style:family="table-column">
      <style:table-column-properties style:column-width="2.1618in"/>
    </style:style>
    <style:style style:name="TableColumn75" style:family="table-column">
      <style:table-column-properties style:column-width="2.818in"/>
    </style:style>
    <style:style style:name="TableColumn76" style:family="table-column">
      <style:table-column-properties style:column-width="0.7187in"/>
    </style:style>
    <style:style style:name="Table72" style:family="table">
      <style:table-properties style:width="7.0333in" fo:margin-left="-0.175in" table:align="left"/>
    </style:style>
    <style:style style:name="TableRow77" style:family="table-row">
      <style:table-row-properties style:min-row-height="0.3937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-asian="標楷體"/>
    </style:style>
    <style:style style:name="P80" style:parent-style-name="內文" style:family="paragraph">
      <style:paragraph-properties fo:text-align="center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Row89" style:family="table-row">
      <style:table-row-properties style:min-row-height="0.5173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/>
    </style:style>
    <style:style style:name="T95" style:parent-style-name="預設段落字型" style:family="text">
      <style:text-properties style:font-name-asian="標楷體" style:font-weight-complex="bold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text-properties style:font-name-asian="標楷體"/>
    </style:style>
    <style:style style:name="TableRow100" style:family="table-row">
      <style:table-row-properties style:min-row-height="0.545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P103" style:parent-style-name="內文" style:family="paragraph">
      <style:paragraph-properties fo:text-align="center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-asian="標楷體"/>
    </style:style>
    <style:style style:name="TableRow114" style:family="table-row">
      <style:table-row-properties style:min-row-height="0.661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fo:margin-top="0.0694in" fo:margin-bottom="0.0694in" fo:background-color="#FFFFFF"/>
    </style:style>
    <style:style style:name="T120" style:parent-style-name="預設段落字型" style:family="text">
      <style:text-properties style:font-name-asian="標楷體" fo:language="e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fo:text-align="justify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text-properties style:font-name-asian="標楷體" fo:background-color="#FFFF00"/>
    </style:style>
    <style:style style:name="P125" style:parent-style-name="內文" style:family="paragraph">
      <style:paragraph-properties>
        <style:tab-stops>
          <style:tab-stop style:type="left" style:position="0.5729in"/>
          <style:tab-stop style:type="center" style:position="2.884in"/>
        </style:tab-stops>
      </style:paragraph-properties>
      <style:text-properties style:font-name-asian="標楷體" fo:font-size="14pt" style:font-size-asian="14pt" style:font-size-complex="14pt"/>
    </style:style>
    <style:style style:name="P126" style:parent-style-name="內文" style:family="paragraph">
      <style:paragraph-properties fo:break-before="page">
        <style:tab-stops>
          <style:tab-stop style:type="left" style:position="0.5729in"/>
          <style:tab-stop style:type="center" style:position="2.884in"/>
        </style:tab-stops>
      </style:paragraph-properties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130" style:family="table-column">
      <style:table-column-properties style:column-width="1.3166in"/>
    </style:style>
    <style:style style:name="TableColumn131" style:family="table-column">
      <style:table-column-properties style:column-width="2.0833in"/>
    </style:style>
    <style:style style:name="TableColumn132" style:family="table-column">
      <style:table-column-properties style:column-width="2.9152in"/>
    </style:style>
    <style:style style:name="TableColumn133" style:family="table-column">
      <style:table-column-properties style:column-width="0.718in"/>
    </style:style>
    <style:style style:name="Table129" style:family="table">
      <style:table-properties style:width="7.0333in" fo:margin-left="-0.175in" table:align="left"/>
    </style:style>
    <style:style style:name="TableRow134" style:family="table-row">
      <style:table-row-properties style:min-row-height="0.3937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P137" style:parent-style-name="內文" style:family="paragraph">
      <style:paragraph-properties fo:text-align="center"/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-asian="標楷體"/>
    </style:style>
    <style:style style:name="P140" style:parent-style-name="內文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P143" style:parent-style-name="內文" style:family="paragraph">
      <style:paragraph-properties fo:text-align="center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TableRow146" style:family="table-row">
      <style:table-row-properties style:min-row-height="0.5173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-asian="標楷體"/>
    </style:style>
    <style:style style:name="P152" style:parent-style-name="內文" style:family="paragraph">
      <style:paragraph-properties fo:text-align="justify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text-properties style:font-name-asian="標楷體"/>
    </style:style>
    <style:style style:name="TableRow156" style:family="table-row">
      <style:table-row-properties style:min-row-height="0.5458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/>
    </style:style>
    <style:style style:name="P159" style:parent-style-name="內文" style:family="paragraph">
      <style:paragraph-properties fo:text-align="center"/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/>
      <style:text-properties style:font-name-asian="標楷體"/>
    </style:style>
    <style:style style:name="P162" style:parent-style-name="內文" style:family="paragraph">
      <style:paragraph-properties fo:widows="2" fo:orphans="2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text-properties style:font-name-asian="標楷體"/>
    </style:style>
    <style:style style:name="TableRow166" style:family="table-row">
      <style:table-row-properties style:min-row-height="0.0916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/>
    </style:style>
    <style:style style:name="P169" style:parent-style-name="內文" style:family="paragraph">
      <style:paragraph-properties fo:text-align="center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fo:text-align="justify" fo:background-color="#FFFFFF"/>
      <style:text-properties style:font-name-asian="標楷體"/>
    </style:style>
    <style:style style:name="P172" style:parent-style-name="內文" style:family="paragraph">
      <style:paragraph-properties fo:widows="2" fo:orphans="2" fo:text-align="justify" fo:background-color="#FFFFFF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justify"/>
      <style:text-properties style:font-name-asian="標楷體"/>
    </style:style>
    <style:style style:name="P175" style:parent-style-name="內文" style:family="paragraph">
      <style:paragraph-properties fo:widows="2" fo:orphans="2" fo:text-align="justify"/>
      <style:text-properties style:font-name-asian="標楷體"/>
    </style:style>
    <style:style style:name="P176" style:parent-style-name="內文" style:family="paragraph">
      <style:paragraph-properties fo:widows="2" fo:orphans="2" fo:text-align="justify"/>
      <style:text-properties style:font-name-asian="標楷體"/>
    </style:style>
    <style:style style:name="P177" style:parent-style-name="內文" style:family="paragraph">
      <style:paragraph-properties fo:widows="2" fo:orphans="2" fo:text-align="justify"/>
      <style:text-properties style:font-name-asian="標楷體"/>
    </style:style>
    <style:style style:name="P178" style:parent-style-name="內文" style:family="paragraph">
      <style:paragraph-properties fo:widows="2" fo:orphans="2" fo:text-align="justify"/>
      <style:text-properties style:font-name-asian="標楷體"/>
    </style:style>
    <style:style style:name="P179" style:parent-style-name="內文" style:family="paragraph">
      <style:paragraph-properties fo:widows="2" fo:orphans="2" fo:text-align="justify"/>
      <style:text-properties style:font-name-asian="標楷體"/>
    </style:style>
    <style:style style:name="P180" style:parent-style-name="內文" style:family="paragraph">
      <style:paragraph-properties fo:widows="2" fo:orphans="2" fo:text-align="justify"/>
      <style:text-properties style:font-name-asian="標楷體"/>
    </style:style>
    <style:style style:name="P181" style:parent-style-name="內文" style:family="paragraph">
      <style:paragraph-properties fo:widows="2" fo:orphans="2" fo:text-align="justify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text-properties style:font-name-asian="標楷體"/>
    </style:style>
  </office:automatic-styles>
  <office:body>
    <office:text text:use-soft-page-breaks="true">
      <text:p text:style-name="P1">機電學院機電科技博士班車輛組資格考基礎科目參考用書</text:p>
      <text:p text:style-name="P3"><text:span text:style-name="T4">Reference Books and Scope for Qualify (for<text:s/></text:span><text:span text:style-name="T5">V</text:span><text:span text:style-name="T6">ehicle Engineering Division<text:s/></text:span>)</text:p>
      <text:list text:style-name="LFO8" text:continue-numbering="true">
        <text:list-item>
          <text:p text:style-name="P7"><text:span text:style-name="T8">設計與分析組</text:span>(Design and Analysis Category)</text:p>
        </text:list-item>
      </text:list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科目名稱</text:p>
            <text:p text:style-name="P17">Subject</text:p>
          </table:table-cell>
          <table:table-cell table:style-name="TableCell18">
            <text:p text:style-name="P19">參考用書</text:p>
            <text:p text:style-name="P20">Reference Books</text:p>
          </table:table-cell>
          <table:table-cell table:style-name="TableCell21">
            <text:p text:style-name="P22">考綱</text:p>
            <text:p text:style-name="P23">Contents</text:p>
          </table:table-cell>
          <table:table-cell table:style-name="TableCell24">
            <text:p text:style-name="P25">備註</text:p>
          </table:table-cell>
        </table:table-row>
        <table:table-row table:style-name="TableRow26">
          <table:table-cell table:style-name="TableCell27">
            <text:p text:style-name="P28">振動學</text:p>
            <text:p text:style-name="P29">Mechanical Vibration</text:p>
          </table:table-cell>
          <table:table-cell table:style-name="TableCell30">
            <text:p text:style-name="P31">Mechanical Vibrations,S. S. Rao, Prentice-Hall, Inc.</text:p>
          </table:table-cell>
          <table:table-cell table:style-name="TableCell32">
            <text:p text:style-name="P33">1. Free vibration and forced vibration of vibration systems</text:p>
            <text:p text:style-name="P34">2. Modal analysis of vibration systems</text:p>
            <text:p text:style-name="P35">3. Vibration of continuous systems</text:p>
            <text:p text:style-name="P36">4. Vibration control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車輛動力學</text:p>
            <text:p text:style-name="P42">Vehicle Dynamics</text:p>
          </table:table-cell>
          <table:table-cell table:style-name="TableCell43">
            <text:p text:style-name="P44">Theory of Ground Vehicle, J. Y. Wang, John Wiley &amp; Sons, Inc. (Ch.1, 3, 5, 7)</text:p>
          </table:table-cell>
          <table:table-cell table:style-name="TableCell45">
            <text:p text:style-name="P46">1. Mechanics of Pneumatic Tires</text:p>
            <text:p text:style-name="P47">2. Performance Characteristics of Road Vehicles</text:p>
            <text:p text:style-name="P48">3.Handling Characteristics of Road Vehicles</text:p>
            <text:p text:style-name="P49">4. Vehicle Ride Characteristics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材料力學</text:p>
            <text:p text:style-name="P55">Mechanics of Materials</text:p>
          </table:table-cell>
          <table:table-cell table:style-name="TableCell56">
            <text:p text:style-name="P57">Mechanics of Materials,Ferdinand P. Beer, E. Russell Johnston, JR, John T. Dewolf, McGraw-Hill Book Co.</text:p>
          </table:table-cell>
          <table:table-cell table:style-name="TableCell58">
            <text:p text:style-name="P59">1.<text:s/>Stress and Strain</text:p>
            <text:p text:style-name="P60">2.<text:s/>Torsion</text:p>
            <text:p text:style-name="P61">3.<text:s/>Pure Bending</text:p>
            <text:p text:style-name="P62">4.Analysis and Design of Beams for Bending</text:p>
            <text:p text:style-name="P63">5.<text:s/>Shearing Stresses</text:p>
            <text:p text:style-name="P64">6.<text:s/>Transformations of Stress and Strain</text:p>
            <text:p text:style-name="P65">7.<text:s/>Principal Stresses</text:p>
            <text:p text:style-name="P66">8.<text:s/>Deflection of Beams</text:p>
            <text:p text:style-name="P67">9.<text:s/>Columns</text:p>
          </table:table-cell>
          <table:table-cell table:style-name="TableCell68">
            <text:p text:style-name="P69"/>
          </table:table-cell>
        </table:table-row>
      </table:table>
      <text:soft-page-break/>
      <text:list text:style-name="LFO8" text:continue-numbering="true">
        <text:list-item>
          <text:p text:style-name="P70"><text:span text:style-name="T71">機電與控制組</text:span>(Mechatronics and Control Category)</text:p>
        </text:list-item>
      </text:list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科目名稱</text:p>
            <text:p text:style-name="P80">Subject</text:p>
          </table:table-cell>
          <table:table-cell table:style-name="TableCell81">
            <text:p text:style-name="P82">參考用書</text:p>
            <text:p text:style-name="P83">Reference Books</text:p>
          </table:table-cell>
          <table:table-cell table:style-name="TableCell84">
            <text:p text:style-name="P85">考綱</text:p>
            <text:p text:style-name="P86">Contents</text:p>
          </table:table-cell>
          <table:table-cell table:style-name="TableCell87">
            <text:p text:style-name="P88">備註</text:p>
          </table:table-cell>
        </table:table-row>
        <table:table-row table:style-name="TableRow89">
          <table:table-cell table:style-name="TableCell90">
            <text:p text:style-name="P91">自動控制</text:p>
            <text:p text:style-name="P92">Automatic Control</text:p>
          </table:table-cell>
          <table:table-cell table:style-name="TableCell93">
            <text:p text:style-name="P94"><text:span text:style-name="T95">Feedback Control of Dynamic Systems, G.F. Franklin, J.D. Powell, and A. Emami-Naeini, Pearson.</text:span></text:p>
          </table:table-cell>
          <table:table-cell table:style-name="TableCell96">
            <text:p text:style-name="P97">Fundamental Mathematics of Control Theory, Dynamic Models and Transfer Functions, Time-domain Analysis, Stability Analysis, Analysis and Design of Root-locus, Analyses of Bode<text:s/>and Nyquist<text:s/>Plots, PID Controller Design, Lead-Lag Controller Design, State-space<text:s/>Representation,<text:s/>Stability<text:s/>Analysis, Full-state<text:s/>Feedback<text:s/>Control<text:s/>Design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電機學</text:p>
            <text:p text:style-name="P103">Electric<text:line-break/>Machinery</text:p>
          </table:table-cell>
          <table:table-cell table:style-name="TableCell104">
            <text:p text:style-name="P105">Electric Machinery Fundamentals , Stephen Chapman</text:p>
          </table:table-cell>
          <table:table-cell table:style-name="TableCell106">
            <text:p text:style-name="P107"><text:span text:style-name="T108">DC/AC circuit analysis,</text:span><text:s/><text:span text:style-name="T109">Electromagnetic effect, Transformers, AC machinery fundamentals,</text:span><text:s/><text:a xlink:href="https://terms.naer.edu.tw/detail/20579873/?index=6" office:target-frame-name="_top" xlink:show="replace"><text:span text:style-name="T110">Synchronous machine</text:span></text:a><text:span text:style-name="T111">s, Induction motors, DC machinery fundamentals, and DC motors.</text:span>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電子學</text:p>
            <text:p text:style-name="P117">Electronics</text:p>
          </table:table-cell>
          <table:table-cell table:style-name="TableCell118">
            <text:h text:style-name="P119" text:outline-level="4"><text:span text:style-name="T120">Electronic Devices (Conventional Current Version) , Thomas L. Floyd</text:span></text:h>
          </table:table-cell>
          <table:table-cell table:style-name="TableCell121">
            <text:p text:style-name="P122">Introduction to Semiconductors, <text:s/>Diodes and Applications, Special-Purpose Diodes, Bipolar Junction Transistors, Transistor Bias Circuits, <text:s/>BJT Amplifiers, BJT Power Amplifiers, Field-Effect Transistors (FETs)</text:p>
          </table:table-cell>
          <table:table-cell table:style-name="TableCell123">
            <text:p text:style-name="P124"/>
          </table:table-cell>
        </table:table-row>
      </table:table>
      <text:p text:style-name="P125"/>
      <text:soft-page-break/>
      <text:p text:style-name="P126"><text:span text:style-name="T127">三、</text:span><text:span text:style-name="T128">動力與能源組</text:span>(Energy and Power Category)</text:p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>科目名稱</text:p>
            <text:p text:style-name="P137">Subject</text:p>
          </table:table-cell>
          <table:table-cell table:style-name="TableCell138">
            <text:p text:style-name="P139">參考用書</text:p>
            <text:p text:style-name="P140">Reference Books</text:p>
          </table:table-cell>
          <table:table-cell table:style-name="TableCell141">
            <text:p text:style-name="P142">考綱</text:p>
            <text:p text:style-name="P143">Contents</text:p>
          </table:table-cell>
          <table:table-cell table:style-name="TableCell144">
            <text:p text:style-name="P145">備註</text:p>
          </table:table-cell>
        </table:table-row>
        <table:table-row table:style-name="TableRow146">
          <table:table-cell table:style-name="TableCell147">
            <text:p text:style-name="P148">熱力學</text:p>
            <text:p text:style-name="P149">Thermodynamics</text:p>
          </table:table-cell>
          <table:table-cell table:style-name="TableCell150">
            <text:p text:style-name="P151">Fundamentals of Thermodynamics</text:p>
            <text:p text:style-name="P152">Claus Borgnakke , Richard E. Sonntag</text:p>
          </table:table-cell>
          <table:table-cell table:style-name="TableCell153">
            <text:p text:style-name="內文">Basic Concepts of<text:s/>thermodynamics<text:s/>,</text:p>
            <text:p text:style-name="內文">Introductory Concepts and Definitions,</text:p>
            <text:p text:style-name="內文">The First Law of Thermodynamics: Closed systems,</text:p>
            <text:p text:style-name="內文">Work, Heat,</text:p>
            <text:p text:style-name="內文">Properties of Pure Substances, Pure Substance, Ideal gas,<text:s/></text:p>
            <text:p text:style-name="內文">The First Law of Thermodynamics: Control Volumes,</text:p>
            <text:p text:style-name="內文">The Second Law of Thermodynamics,<text:s text:c="10"/>Reversible and Irreversible Processes</text:p>
            <text:p text:style-name="內文">The Carnot Cycle</text:p>
            <text:p text:style-name="內文">Using Entropy,<text:s/>Entropy,<text:s text:c="10"/>The Increase of Entropy Principle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流體力學</text:p>
            <text:p text:style-name="P159">Fluid mechanics</text:p>
          </table:table-cell>
          <table:table-cell table:style-name="TableCell160">
            <text:p text:style-name="P161">Fundamentals of Fluid Mechanics</text:p>
            <text:p text:style-name="P162">Bruce R. Munson ,Donald F. Young</text:p>
          </table:table-cell>
          <table:table-cell table:style-name="TableCell163">
            <text:p text:style-name="內文">Basic Concepts of<text:s/>Fluid<text:s/>,</text:p>
            <text:p text:style-name="內文">Introductory Concepts and Definitions,</text:p>
            <text:p text:style-name="內文">Fluid Statics,</text:p>
            <text:p text:style-name="內文">The Bernoulli equation,</text:p>
            <text:p text:style-name="內文">Fluid Kinematics</text:p>
            <text:p text:style-name="內文">Finite Control Volume Analysis,</text:p>
            <text:p text:style-name="內文">Differential Analysis of Fluid Flow</text:p>
            <text:p text:style-name="內文">Dimensional Analysis</text:p>
            <text:p text:style-name="內文">Viscous Flow in Pipes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熱傳學</text:p>
            <text:p text:style-name="P169">Heat Transfer</text:p>
          </table:table-cell>
          <table:table-cell table:style-name="TableCell170">
            <text:h text:style-name="P171" text:outline-level="4">Fundamentals of Heat and Mass Transfer,</text:h>
            <text:h text:style-name="P172" text:outline-level="4">By:<text:s/>Frank P. Incropera, David P. Dewitt, Theodore L. Bergman, Adrienne S. Lavine<text:s/></text:h>
          </table:table-cell>
          <table:table-cell table:style-name="TableCell173">
            <text:p text:style-name="P174">Essential Concepts<text:s/></text:p>
            <text:p text:style-name="P175">Steady State, 1-Dimensional Conduction</text:p>
            <text:p text:style-name="P176">Time-Dependent Conduction</text:p>
            <text:p text:style-name="P177">Fundamental Concepts of Convection</text:p>
            <text:p text:style-name="P178">External Force Convection</text:p>
            <text:p text:style-name="P179">Internal<text:s/>Force Convection</text:p>
            <text:p text:style-name="P180">Natural Convection</text:p>
            <text:p text:style-name="P181">Heat Exchange Devices</text:p>
          </table:table-cell>
          <table:table-cell table:style-name="TableCell182">
            <text:p text:style-name="P183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style:font-name="Verdana" fo:color="#003399" style:text-underline-type="single" style:text-underline-style="solid" style:text-underline-width="auto" style:text-underline-mode="continuous"/>
    </style:style>
    <style:style style:name="bylinepipe1" style:display-name="bylinepipe1" style:family="text">
      <style:text-properties fo:color="#666666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fo:font-size="14pt" style:font-size-asian="14pt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5in" fo:margin-bottom="0.6888in" fo:margin-right="0.8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0993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機電科技研究所博士班機械組資格考基礎科目建議參考用書</dc:title>
    <dc:description/>
    <dc:subject/>
    <meta:initial-creator>wu-2003</meta:initial-creator>
    <dc:creator>User-038093</dc:creator>
    <meta:creation-date>2024-03-06T08:12:00Z</meta:creation-date>
    <dc:date>2024-03-06T08:12:00Z</dc:date>
    <meta:print-date>2018-08-27T06:16:00Z</meta:print-date>
    <meta:template xlink:href="Normal" xlink:type="simple"/>
    <meta:editing-cycles>2</meta:editing-cycles>
    <meta:editing-duration>PT60S</meta:editing-duration>
    <meta:document-statistic meta:page-count="3" meta:paragraph-count="6" meta:word-count="512" meta:character-count="3429" meta:row-count="24" meta:non-whitespace-character-count="2923"/>
  </office:meta>
</office:document-meta>
</file>