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 style:page-number="45">
        <style:tab-stops>
          <style:tab-stop style:type="left" style:position="0.5729in"/>
          <style:tab-stop style:type="center" style:position="2.884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fo:text-align="center" style:line-height-at-least="0in">
        <style:tab-stops>
          <style:tab-stop style:type="left" style:position="0.5729in"/>
          <style:tab-stop style:type="center" style:position="2.884in"/>
        </style:tab-stops>
      </style:paragraph-properties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P16" style:parent-style-name="內文" style:family="paragraph">
      <style:paragraph-properties fo:text-align="center" style:line-height-at-least="0in">
        <style:tab-stops>
          <style:tab-stop style:type="left" style:position="0.5729in"/>
          <style:tab-stop style:type="center" style:position="2.884in"/>
        </style:tab-stops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olumn18" style:family="table-column">
      <style:table-column-properties style:column-width="1.3166in"/>
    </style:style>
    <style:style style:name="TableColumn19" style:family="table-column">
      <style:table-column-properties style:column-width="5.5416in"/>
    </style:style>
    <style:style style:name="TableColumn20" style:family="table-column">
      <style:table-column-properties style:column-width="0.3916in"/>
    </style:style>
    <style:style style:name="Table17" style:family="table">
      <style:table-properties style:width="7.25in" fo:margin-left="-0.175in" table:align="left"/>
    </style:style>
    <style:style style:name="TableRow21" style:family="table-row">
      <style:table-row-properties style:min-row-height="0.3937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Row28" style:family="table-row">
      <style:table-row-properties style:min-row-height="0.5263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31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line-height-at-least="0in"/>
      <style:text-properties style:font-name-asian="標楷體" fo:color="#000000"/>
    </style:style>
    <style:style style:name="P34" style:parent-style-name="內文" style:family="paragraph">
      <style:paragraph-properties style:line-height-at-least="0in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P37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38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39" style:parent-style-name="內文" style:family="paragraph">
      <style:paragraph-properties style:line-height-at-least="0in"/>
      <style:text-properties style:font-name-asian="標楷體" fo:color="#000000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/>
      <style:text-properties style:font-name-asian="標楷體" fo:color="#000000"/>
    </style:style>
    <style:style style:name="TableRow42" style:family="table-row">
      <style:table-row-properties style:min-row-height="0.5173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45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line-height-at-least="0in"/>
      <style:text-properties style:font-name-asian="標楷體" fo:color="#000000"/>
    </style:style>
    <style:style style:name="P48" style:parent-style-name="內文" style:family="paragraph">
      <style:paragraph-properties style:line-height-at-least="0in"/>
      <style:text-properties style:font-name-asian="標楷體" fo:color="#000000"/>
    </style:style>
    <style:style style:name="P49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50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1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2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3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4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5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6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7" style:parent-style-name="內文Web" style:family="paragraph">
      <style:paragraph-properties style:line-height-at-least="0in" fo:margin-left="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8" style:parent-style-name="內文Web" style:family="paragraph">
      <style:paragraph-properties style:line-height-at-least="0in" fo:margin-left="0.1666in">
        <style:tab-stops/>
      </style:paragraph-properties>
    </style:style>
    <style:style style:name="T59" style:parent-style-name="預設段落字型" style:family="text">
      <style:text-properties style:font-name="Times New Roman" style:font-name-complex="Times New Roman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/>
      <style:text-properties style:font-name-asian="標楷體" fo:color="#000000"/>
    </style:style>
    <style:style style:name="TableRow62" style:family="table-row">
      <style:table-row-properties style:min-row-height="0.6138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65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line-height-at-least="0in"/>
    </style:style>
    <style:style style:name="T68" style:parent-style-name="預設段落字型" style:family="text">
      <style:text-properties style:font-name-asian="標楷體" fo:color="#000000"/>
    </style:style>
    <style:style style:name="P69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70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71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72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73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line-height-at-least="0in"/>
      <style:text-properties style:font-name-asian="標楷體" fo:color="#000000"/>
    </style:style>
    <style:style style:name="TableRow76" style:family="table-row">
      <style:table-row-properties style:min-row-height="0.7006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79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80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81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line-height-at-least="0in"/>
      <style:text-properties style:font-name-asian="標楷體" fo:color="#000000"/>
    </style:style>
    <style:style style:name="P84" style:parent-style-name="內文" style:family="paragraph">
      <style:paragraph-properties fo:widows="2" fo:orphans="2" style:line-height-at-least="0in"/>
    </style:style>
    <style:style style:name="T85" style:parent-style-name="預設段落字型" style:family="text">
      <style:text-properties style:font-name-asian="標楷體" fo:color="#000000"/>
    </style:style>
    <style:style style:name="P86" style:parent-style-name="內文" style:family="paragraph">
      <style:paragraph-properties style:line-height-at-least="0in"/>
      <style:text-properties style:font-name-asian="標楷體" fo:color="#000000"/>
    </style:style>
    <style:style style:name="P87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88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89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0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1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2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3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4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5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6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7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8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99" style:parent-style-name="內文" style:family="paragraph">
      <style:paragraph-properties style:line-height-at-least="0in" fo:margin-left="0.1666in">
        <style:tab-stops/>
      </style:paragraph-properties>
      <style:text-properties style:font-name-asian="標楷體" fo:color="#000000"/>
    </style:style>
    <style:style style:name="P100" style:parent-style-name="內文" style:family="paragraph">
      <style:paragraph-properties style:line-height-at-least="0in"/>
      <style:text-properties style:font-name-asian="標楷體" fo:color="#000000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line-height-at-least="0in"/>
      <style:text-properties style:font-name-asian="標楷體" fo:color="#000000"/>
    </style:style>
    <style:style style:name="TableRow103" style:family="table-row">
      <style:table-row-properties style:min-row-height="0.7111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106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style:line-height-at-least="0in"/>
      <style:text-properties style:font-name-asian="標楷體" fo:color="#000000"/>
    </style:style>
    <style:style style:name="P109" style:parent-style-name="ListParagraph" style:family="paragraph">
      <style:paragraph-properties fo:text-align="justify" style:line-height-at-least="0in" fo:margin-left="0in">
        <style:tab-stops/>
      </style:paragraph-properties>
    </style:style>
    <style:style style:name="T110" style:parent-style-name="預設段落字型" style:family="text">
      <style:text-properties style:font-name="Times New Roman" style:font-name-asian="標楷體" fo:color="#000000"/>
    </style:style>
    <style:style style:name="T111" style:parent-style-name="預設段落字型" style:family="text">
      <style:text-properties style:font-name="Times New Roman" fo:color="#000000"/>
    </style:style>
    <style:style style:name="P112" style:parent-style-name="ListParagraph" style:family="paragraph">
      <style:paragraph-properties fo:text-align="justify" style:line-height-at-least="0in" fo:margin-left="0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fo:color="#000000"/>
    </style:style>
    <style:style style:name="T114" style:parent-style-name="預設段落字型" style:family="text">
      <style:text-properties style:font-name="Times New Roman" fo:color="#000000"/>
    </style:style>
    <style:style style:name="P115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116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17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18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19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0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1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2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3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4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5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P126" style:parent-style-name="內文" style:family="paragraph">
      <style:paragraph-properties fo:text-align="justify" style:line-height-at-least="0in" fo:margin-left="0.3333in" fo:text-indent="-0.1916in">
        <style:tab-stops/>
      </style:paragraph-properties>
      <style:text-properties fo:color="#00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line-height-at-least="0in"/>
      <style:text-properties style:font-name-asian="標楷體" fo:color="#000000"/>
    </style:style>
    <style:style style:name="TableRow129" style:family="table-row">
      <style:table-row-properties style:min-row-height="0.5458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132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widows="2" fo:orphans="2" style:line-height-at-least="0in"/>
      <style:text-properties style:font-name-asian="標楷體" fo:color="#000000"/>
    </style:style>
    <style:style style:name="P135" style:parent-style-name="內文" style:family="paragraph">
      <style:paragraph-properties fo:widows="2" fo:orphans="2" style:line-height-at-least="0in"/>
    </style:style>
    <style:style style:name="T136" style:parent-style-name="預設段落字型" style:family="text">
      <style:text-properties style:font-name-asian="標楷體" fo:color="#000000"/>
    </style:style>
    <style:style style:name="P137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138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39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40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41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42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43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44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line-height-at-least="0in"/>
      <style:text-properties style:font-name-asian="標楷體" fo:color="#000000"/>
    </style:style>
    <style:style style:name="TableRow147" style:family="table-row">
      <style:table-row-properties style:min-row-height="0.6618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150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widows="2" fo:orphans="2" style:line-height-at-least="0in"/>
      <style:text-properties style:font-name-asian="標楷體" fo:color="#000000"/>
    </style:style>
    <style:style style:name="P153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154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155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156" style:parent-style-name="內文" style:family="paragraph">
      <style:paragraph-properties fo:widows="2" fo:orphans="2" style:line-height-at-least="0in"/>
      <style:text-properties style:font-name-asian="標楷體" fo:color="#000000" style:letter-kerning="false"/>
    </style:style>
    <style:style style:name="P157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58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59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0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1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2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3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4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5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6" style:parent-style-name="內文" style:family="paragraph">
      <style:paragraph-properties fo:widows="2" fo:orphans="2" style:line-height-at-least="0in" fo:margin-left="0.1666in">
        <style:tab-stops/>
      </style:paragraph-properties>
      <style:text-properties style:font-name-asian="標楷體" fo:color="#000000" style:letter-kerning="false"/>
    </style:style>
    <style:style style:name="P167" style:parent-style-name="內文" style:family="paragraph">
      <style:paragraph-properties style:line-height-at-least="0in"/>
      <style:text-properties style:font-name-asian="標楷體" fo:color="#000000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line-height-at-least="0in"/>
      <style:text-properties style:font-name-asian="標楷體" fo:color="#000000"/>
    </style:style>
    <style:style style:name="P170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3"><text:s text:c="2"/></text:span><text:span text:style-name="T4">機</text:span><text:span text:style-name="T5">電學院</text:span><text:span text:style-name="T6">機電科技博士班機械組</text:span><text:span text:style-name="T7">（機電</text:span><text:span text:style-name="T8">組</text:span><text:span text:style-name="T9">）</text:span><text:span text:style-name="T10">資格考基礎科目參考用書</text:span><text:span text:style-name="T11"><text:s text:c="2"/></text:span></text:p>
      <text:p text:style-name="P12"><text:span text:style-name="T13">Reference Books and Scope for Qu</text:span><text:span text:style-name="T14">alify</text:span><text:span text:style-name="T15"><text:s/>(for<text:s/></text:span>Mechatronic Engineering Division<text:s/>)</text:p>
      <text:p text:style-name="P16"/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科目名稱<text:s/>Subject</text:p>
          </table:table-cell>
          <table:table-cell table:style-name="TableCell24">
            <text:p text:style-name="P25">參考用書Reference Books</text:p>
          </table:table-cell>
          <table:table-cell table:style-name="TableCell26">
            <text:p text:style-name="P27">備註</text:p>
          </table:table-cell>
        </table:table-row>
        <table:table-row table:style-name="TableRow28">
          <table:table-cell table:style-name="TableCell29">
            <text:p text:style-name="P30">工程數學</text:p>
            <text:p text:style-name="P31">Engineering Mathematics</text:p>
          </table:table-cell>
          <table:table-cell table:style-name="TableCell32">
            <text:p text:style-name="P33">參考用書：</text:p>
            <text:p text:style-name="P34"><text:span text:style-name="T35">Advanced Engineering Mathematics, O’Neil.<text:s/></text:span><text:span text:style-name="T36"><text:s/></text:span></text:p>
            <text:p text:style-name="P37">考試大綱:</text:p>
            <text:p text:style-name="P38">1. First-Order Differential Equations.<text:line-break/>2. Linear Second-Order Equations.<text:line-break/>3. The Laplace Transform<text:line-break/>4. Series Solutions.<text:line-break/>5. Vectors And Vector Spaces.<text:line-break/>6. Matrices And Linear Systems.<text:line-break/>7. Determinants.<text:line-break/>8. Eigenvalues.</text:p>
            <text:p text:style-name="P39"><text:s text:c="2"/>9.Vector Differential Calculus.<text:line-break/><text:s text:c="2"/>10.Vector Integral Calculus.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自動控制</text:p>
            <text:p text:style-name="P45">Automatic Control</text:p>
          </table:table-cell>
          <table:table-cell table:style-name="TableCell46">
            <text:p text:style-name="P47">參考用書：</text:p>
            <text:p text:style-name="P48">Automatic Control Systems, B.C. Kuo <text:s/></text:p>
            <text:p text:style-name="P49">考試大綱:</text:p>
            <text:p text:style-name="P50">1.Mathematical Foundation</text:p>
            <text:p text:style-name="P51">2.Block Diagram and Signal-Flow Graphs</text:p>
            <text:p text:style-name="P52">3.Modeling of Physical Systems</text:p>
            <text:p text:style-name="P53">4.State Variable Analysis</text:p>
            <text:p text:style-name="P54">5.Stability of Linear Control Systems<text:s/></text:p>
            <text:p text:style-name="P55">6.Time-Domain Analysis of Control Systems</text:p>
            <text:p text:style-name="P56">7.Root-Locus Technique</text:p>
            <text:p text:style-name="P57">8.Frequcecy-Domain Analysis</text:p>
            <text:p text:style-name="P58"><text:span text:style-name="T59">9.Design of Control Systems<text:s/></text:span>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製造學</text:p>
            <text:p text:style-name="P65">Manufacturing Processes</text:p>
          </table:table-cell>
          <table:table-cell table:style-name="TableCell66">
            <text:p text:style-name="P67"><text:span text:style-name="T68">參考用書：</text:span></text:p>
            <text:p text:style-name="P69">Manufacturing Engineering and Technology, Serope  Kalpakjian, Steven R. Schmid <text:s/></text:p>
            <text:p text:style-name="P70">考試大綱:</text:p>
            <text:p text:style-name="P71"><text:bookmark-start text:name="OLE_LINK5"/><text:bookmark-start text:name="OLE_LINK6"/><text:bookmark-end text:name="OLE_LINK6"/>1. Nonferrous Metals and Alloys: Production, General Properties, and Applications<text:line-break/>2. Ceramics, Graphite, Diamond, and Nanomaterials: Structure, General Properties,  <text:bookmark-end text:name="OLE_LINK5"/>and Applications<text:s/><text:line-break/>3. Ceramics, Glasses, and Superconductors: Processing and Equipment</text:p>
            <text:p text:style-name="P72">4. Rapid-Prototyping Processes and Operations<text:s/><text:line-break/>5. Fundamentals of Machining</text:p>
            <text:p text:style-name="P73">6. Advanced Machining Processes<text:line-break/>7. Fabrication of Microelectronic Devices<text:s/><text:line-break/>8. Fabrication of Microelectromechanical Devices and Systems and Nanoscale<text:s/>Manufacturing<text:line-break/>9. Brazing, Soldering, Adhesive-Bonding, and Mechanical-Fastening Processes<text:line-break/>10. Surface Treatments, Coatings, and Cleaning<text:s/><text:line-break/>11.Automation of Manufacturing Processes<text:s/><text:line-break/>12. Computer-Aided Manufacturing<text:s/></text:p>
          </table:table-cell>
          <table:table-cell table:style-name="TableCell74">
            <text:p text:style-name="P75"/>
          </table:table-cell>
        </table:table-row>
        <text:soft-page-break/>
        <table:table-row table:style-name="TableRow76">
          <table:table-cell table:style-name="TableCell77">
            <text:p text:style-name="P78">工程力學</text:p>
            <text:p text:style-name="P79">Engineering Mechanics</text:p>
            <text:p text:style-name="P80"/>
            <text:p text:style-name="P81">(靜力學Statics、動力學Dynamics)</text:p>
          </table:table-cell>
          <table:table-cell table:style-name="TableCell82">
            <text:p text:style-name="P83">參考用書：</text:p>
            <text:p text:style-name="P84"><text:span text:style-name="T85">1.  Engineering Mechanics: Statics, by R. C. Hibbeler</text:span></text:p>
            <text:p text:style-name="P86">2.  Engineering Mechanics: Dynamics, by R. C. Hibbeler <text:s/></text:p>
            <text:p text:style-name="P87">考試大綱:</text:p>
            <text:p text:style-name="P88">1. Equilibrium of a Particle</text:p>
            <text:p text:style-name="P89">2. Equilibrium of a Rigid Body</text:p>
            <text:p text:style-name="P90">3. Structural Analysis</text:p>
            <text:p text:style-name="P91">4. Friction</text:p>
            <text:p text:style-name="P92">5.<text:s/>Virtual Work</text:p>
            <text:p text:style-name="P93">6. Kinematics of a Particle<text:s/></text:p>
            <text:p text:style-name="P94">7.<text:s/>Kinetics of a Particle: Force and<text:s/>Acceleration</text:p>
            <text:p text:style-name="P95">8.<text:s/>Kinetics of a Particle: Work and Energy</text:p>
            <text:p text:style-name="P96">9.<text:s/>Kinetics of a Particle: Impulse and Momentum</text:p>
            <text:p text:style-name="P97">10.<text:s/>Planar Kinematics of a Rigid Body</text:p>
            <text:p text:style-name="P98">11.<text:s/>Planar Kinetics of a Rigid Body: Force and Acceleration</text:p>
            <text:p text:style-name="P99">12.<text:s/>Planar Kinetics of a Rigid Body: Work and Energy</text:p>
            <text:p text:style-name="P100"><text:s text:c="2"/>13.<text:s/>Planar Kinetics of a Rigid Body: Impulse and Momentum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材料學</text:p>
            <text:p text:style-name="P106">Materisals Science and Engineering</text:p>
          </table:table-cell>
          <table:table-cell table:style-name="TableCell107">
            <text:p text:style-name="P108">參考用書：</text:p>
            <text:p text:style-name="P109"><text:span text:style-name="T110">1.</text:span><text:span text:style-name="T111"><text:s/>Materials Science and Engineering by William D. Callister, David G. Rethwisch, <text:s/>WILEY.</text:span></text:p>
            <text:p text:style-name="P112"><text:span text:style-name="T113">2.</text:span><text:span text:style-name="T114"><text:s/>The Science and Engineering of Materials by Donald R. Askeland, Pradeep P. Phule, International student edition, THOMSON.</text:span></text:p>
            <text:p text:style-name="P115">考試大綱:</text:p>
            <text:p text:style-name="P116">1. Atomic structure and interatomic bonding</text:p>
            <text:p text:style-name="P117">2. The structure of crystalline solids</text:p>
            <text:p text:style-name="P118">3. Imperfections in solids</text:p>
            <text:p text:style-name="P119">4. Diffusion</text:p>
            <text:p text:style-name="P120">5. Mechanical properties of metals</text:p>
            <text:p text:style-name="P121">6. Dislocations and strengthening mechanisms</text:p>
            <text:p text:style-name="P122">7. Failure</text:p>
            <text:p text:style-name="P123">8. Principles of solidification</text:p>
            <text:p text:style-name="P124">9. Phase diagrams</text:p>
            <text:p text:style-name="P125">10. Phase transformation: development of microstructure and alteration of mechanical properties</text:p>
            <text:p text:style-name="P126">11. Application and processing of metal alloys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熱力學</text:p>
            <text:p text:style-name="P132">Thermodynamics</text:p>
          </table:table-cell>
          <table:table-cell table:style-name="TableCell133">
            <text:p text:style-name="P134">參考用書：</text:p>
            <text:p text:style-name="P135"><text:span text:style-name="T136">Fundamental of Engineering Thermodynamics / Moran Shapiro <text:s/></text:span></text:p>
            <text:p text:style-name="P137">考試大綱:</text:p>
            <text:p text:style-name="P138">1. Basic concept and definitions;</text:p>
            <text:p text:style-name="P139">2. Evaluating properties;</text:p>
            <text:p text:style-name="P140">3. Conservation of mass and energy – the first law of thermodynamics</text:p>
            <text:p text:style-name="P141">4. Fundamental concept of thermodynamic cycles</text:p>
            <text:p text:style-name="P142">5. Second law of thermodynamics and entropy</text:p>
            <text:p text:style-name="P143">6. Irreversibility and exergy analyses</text:p>
            <text:p text:style-name="P144">7. Application of gas and vapor cycles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電子學</text:p>
            <text:p text:style-name="P150">Electronics</text:p>
          </table:table-cell>
          <table:table-cell table:style-name="TableCell151">
            <text:p text:style-name="P152">參考用書：</text:p>
            <text:p text:style-name="P153">1.Electronic Devices conventional current Version,<text:s/>Thomas L. Floyd</text:p>
            <text:p text:style-name="P154">2.Electronic foundational: Circuirs, Devices, and Applications, Thomas L. Floyd</text:p>
            <text:p text:style-name="P155">3.Electronic Devices and Circuit theory,<text:s/>Robert L. Boylestad Louis Nashelsky</text:p>
            <text:p text:style-name="P156">考試大綱:</text:p>
            <text:soft-page-break/>
            <text:p text:style-name="P157">1. Basic curcuit (including, series circuir,  parallel circuit, power calculation)</text:p>
            <text:p text:style-name="P158">2.Thevenin's theorem and Norton's theorem</text:p>
            <text:p text:style-name="P159">3. RC circuit (charge and discharge circuit)</text:p>
            <text:p text:style-name="P160">4. Concept of P Type and N type device structure</text:p>
            <text:p text:style-name="P161">5. Diode devices</text:p>
            <text:p text:style-name="P162">6. Concept and application of Transistor (including , IJBT or Mos FET control)</text:p>
            <text:p text:style-name="P163">7. Transistor on-off and power control circuit</text:p>
            <text:p text:style-name="P164">8. Basic OP-amp application</text:p>
            <text:p text:style-name="P165">9. OP-amp circuits caculation (positive feedback and negative feedback)</text:p>
            <text:p text:style-name="P166">10. Thyristor and basic application</text:p>
            <text:p text:style-name="P167"/>
          </table:table-cell>
          <table:table-cell table:style-name="TableCell168">
            <text:p text:style-name="P169"/>
          </table:table-cell>
        </table:table-row>
      </table:table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/>
      <style:text-properties style:font-name="新細明體" style:font-name-complex="新細明體" style:letter-kerning="false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-asian="標楷體" fo:color="#000000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5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機電科技研究所博士班機械組資格考基礎科目建議參考用書</dc:title>
    <dc:description/>
    <dc:subject/>
    <meta:initial-creator>wu-2003</meta:initial-creator>
    <dc:creator>User-038093</dc:creator>
    <meta:creation-date>2024-03-06T08:07:00Z</meta:creation-date>
    <dc:date>2024-03-06T08:07:00Z</dc:date>
    <meta:print-date>2022-09-23T01:30:00Z</meta:print-date>
    <meta:template xlink:href="Normal" xlink:type="simple"/>
    <meta:editing-cycles>2</meta:editing-cycles>
    <meta:editing-duration>PT0S</meta:editing-duration>
    <meta:document-statistic meta:page-count="3" meta:paragraph-count="8" meta:word-count="623" meta:character-count="4171" meta:row-count="29" meta:non-whitespace-character-count="3556"/>
  </office:meta>
</office:document-meta>
</file>