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37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text-align="center" fo:line-height="150%"/>
      <style:text-properties style:font-name-asian="標楷體" style:letter-kerning="false" fo:font-size="15pt" style:font-size-asian="15pt" style:font-size-complex="15pt"/>
    </style:style>
    <style:style style:name="P145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6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7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48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49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0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1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2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3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4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6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7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8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59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0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1" style:parent-style-name="內文" style:family="paragraph">
      <style:paragraph-properties fo:widows="2" fo:orphans="2" fo:line-height="150%" fo:text-indent="0.5in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letter-kerning="false"/>
    </style:style>
    <style:style style:name="P165" style:parent-style-name="內文" style:family="paragraph">
      <style:paragraph-properties fo:margin-top="0.0694in" fo:margin-bottom="0.0694in"/>
      <style:text-properties style:font-name-asian="標楷體" fo:font-size="14pt" style:font-size-asian="14pt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  <text:soft-page-break/>
      <text:p text:style-name="P144">國立台北科技大學機電科技研究所機械組博士班論文計點辦法</text:p>
      <text:p text:style-name="P145"> </text:p>
      <text:p text:style-name="P146"> </text:p>
      <text:p text:style-name="P147">一、    <text:s/>論文(全論文、短論文)</text:p>
      <text:p text:style-name="P148">(1) <text:s/>國際水準之A、B級：凡SCI、EI之期刊論文皆列入；</text:p>
      <text:p text:style-name="P149">(2) <text:s/>一般水準之A、B級：非SCI、EI之期刊論文。</text:p>
      <text:p text:style-name="P150">　</text:p>
      <text:p text:style-name="P151">二、    <text:s/>研討會論文</text:p>
      <text:p text:style-name="P152">(1) <text:s/>國際水準之C級：凡於國際研討會發表之論文；</text:p>
      <text:p text:style-name="P153">(2) <text:s/>一般水準之C級：非國際研討會發表之論文。</text:p>
      <text:p text:style-name="P154">　</text:p>
      <text:p text:style-name="P155">三、    <text:s/>專利</text:p>
      <text:p text:style-name="P156">(1) <text:s/>國際水準之D級：國外專利及國內發明專利；</text:p>
      <text:p text:style-name="P157">(2) <text:s/>一般水準之D級：國內發明以外之國內專利。</text:p>
      <text:p text:style-name="P158"> </text:p>
      <text:p text:style-name="P159"> </text:p>
      <text:p text:style-name="P160">附註：1.本辦法依「機電科技研究所博士論文計點辦法」之等級分類。</text:p>
      <text:p text:style-name="P161"><text:span text:style-name="T162">2.</text:span><text:span text:style-name="T163">論文點數不得重複計算；點數計算有爭議時，由學術委員會決定之。</text:span><text:span text:style-name="T164"><text:s/></text:span>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Jeffrey</dc:creator>
    <meta:creation-date>2017-05-08T07:13:00Z</meta:creation-date>
    <dc:date>2017-05-08T07:13:00Z</dc:date>
    <meta:print-date>2009-08-14T06:57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10" meta:character-count="736" meta:row-count="5" meta:non-whitespace-character-count="627"/>
  </office:meta>
</office:document-meta>
</file>