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age-number="30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style:line-break="normal" fo:text-align="end"/>
    </style:style>
    <style:style style:name="T4" style:parent-style-name="預設段落字型" style:family="text">
      <style:text-properties style:font-name="標楷體" style:font-name-asian="標楷體"/>
    </style:style>
    <style:style style:name="TableColumn6" style:family="table-column">
      <style:table-column-properties style:column-width="6.125in"/>
    </style:style>
    <style:style style:name="Table5" style:family="table">
      <style:table-properties style:width="6.125in" fo:margin-left="-0.175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2" style:parent-style-name="內文" style:family="paragraph">
      <style:paragraph-properties style:snap-to-layout-grid="false" fo:line-height="150%"/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7" style:family="table-row">
      <style:table-row-properties style:min-row-height="2.3611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22" style:family="table-row">
      <style:table-row-properties style:min-row-height="1.4319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28" style:family="table-row">
      <style:table-row-properties style:min-row-height="0.7708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3" style:parent-style-name="內文" style:family="paragraph">
      <style:paragraph-properties style:snap-to-layout-grid="false" fo:line-height="150%" fo:text-indent="2.5277in"/>
      <style:text-properties style:font-name="標楷體" style:font-name-asian="標楷體" fo:font-size="13pt" style:font-size-asian="13pt" style:font-size-complex="13pt"/>
    </style:style>
    <style:style style:name="TableRow34" style:family="table-row">
      <style:table-row-properties style:min-row-height="0.7708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8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9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40" style:parent-style-name="本文縮排" style:family="paragraph">
      <style:paragraph-properties fo:margin-left="0.3965in" fo:text-indent="-0.4416in">
        <style:tab-stops/>
      </style:paragraph-properties>
    </style:style>
    <style:style style:name="T41" style:parent-style-name="預設段落字型" style:family="text">
      <style:text-properties style:font-name="Times New Roman"/>
    </style:style>
    <style:style style:name="T42" style:parent-style-name="預設段落字型" style:family="text">
      <style:text-properties style:font-name="Times New Roman"/>
    </style:style>
    <style:style style:name="T43" style:parent-style-name="預設段落字型" style:family="text">
      <style:text-properties style:font-name="Times New Roman"/>
    </style:style>
    <style:style style:name="P44" style:parent-style-name="本文縮排" style:family="paragraph">
      <style:paragraph-properties fo:margin-left="0.3965in" fo:text-indent="-0.4416in">
        <style:tab-stops/>
      </style:paragraph-properties>
    </style:style>
    <style:style style:name="P45" style:parent-style-name="本文縮排" style:family="paragraph">
      <style:paragraph-properties fo:margin-left="0.3965in" fo:text-indent="-0.4416in">
        <style:tab-stops/>
      </style:paragraph-properties>
      <style:text-properties style:font-name="Times New Roman"/>
    </style:style>
    <style:style style:name="P4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7" style:parent-style-name="內文" style:family="paragraph">
      <style:paragraph-properties style:line-break="normal" fo:text-align="end"/>
    </style:style>
    <style:style style:name="T48" style:parent-style-name="預設段落字型" style:family="text">
      <style:text-properties style:font-name="標楷體" style:font-name-asian="標楷體"/>
    </style:style>
    <style:style style:name="TableColumn50" style:family="table-column">
      <style:table-column-properties style:column-width="6.125in"/>
    </style:style>
    <style:style style:name="Table49" style:family="table">
      <style:table-properties style:width="6.125in" fo:margin-left="-0.175in" table:align="lef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57" style:family="table-row">
      <style:table-row-properties style:min-row-height="3.4375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65" style:family="table-row">
      <style:table-row-properties style:min-row-height="1.4319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68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6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73" style:family="table-row">
      <style:table-row-properties style:min-row-height="0.7708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8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79" style:parent-style-name="本文縮排" style:family="paragraph">
      <style:paragraph-properties fo:margin-left="0.3965in" fo:text-indent="-0.4416in">
        <style:tab-stops/>
      </style:paragraph-properties>
    </style:style>
    <style:style style:name="P80" style:parent-style-name="本文縮排" style:family="paragraph">
      <style:paragraph-properties fo:margin-left="0.3965in" fo:text-indent="-0.4416in">
        <style:tab-stops/>
      </style:paragraph-properties>
    </style:style>
    <style:style style:name="T81" style:parent-style-name="預設段落字型" style:family="text">
      <style:text-properties style:letter-kerning="false"/>
    </style:style>
    <style:style style:name="T82" style:parent-style-name="預設段落字型" style:family="text">
      <style:text-properties style:letter-kerning="false"/>
    </style:style>
    <style:style style:name="T83" style:parent-style-name="預設段落字型" style:family="text">
      <style:text-properties style:letter-kerning="false"/>
    </style:style>
    <style:style style:name="T84" style:parent-style-name="預設段落字型" style:family="text">
      <style:text-properties style:letter-kerning="false"/>
    </style:style>
  </office:automatic-styles>
  <office:body>
    <office:text text:use-soft-page-breaks="true">
      <text:p text:style-name="P1">機電科技研究所博士生資格考試科目抵免申請表</text:p>
      <text:p text:style-name="P3"><text:s text:c="30"/><text:span text:style-name="T4">填表日期： <text:s text:c="3"/>年 <text:s text:c="5"/>月 <text:s text:c="5"/>日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1、基本資料</text:p>
            <text:p text:style-name="P10">姓名：____________________ <text:s text:c="3"/>學號：______________________</text:p>
            <text:p text:style-name="P11">組別：____________________ <text:s/></text:p>
            <text:p text:style-name="P12"><text:span text:style-name="T13">指導教授</text:span><text:span text:style-name="T14">審核</text:span><text:span text:style-name="T15">：_______________________ (簽名)</text:span><text:span text:style-name="T16"><text:s text:c="2"/></text:span></text:p>
          </table:table-cell>
        </table:table-row>
        <table:table-row table:style-name="TableRow17">
          <table:table-cell table:style-name="TableCell18">
            <text:p text:style-name="P19">2、欲申請抵免科目資料</text:p>
            <text:p text:style-name="P20">以_____學年度第____學期修習之科目____________________抵免資格考科目____________________。</text:p>
            <text:p text:style-name="P21">已修習之科目開課所別為：_________________研究所，授課老師姓名為：____________，該科目學期成績為：________分。</text:p>
          </table:table-cell>
        </table:table-row>
        <table:table-row table:style-name="TableRow22">
          <table:table-cell table:style-name="TableCell23">
            <text:p text:style-name="P24">3、授課老師審核<text:s/>(請勾選，並簽名)</text:p>
            <text:p text:style-name="P25">□學生學期成績為該科目前30%。</text:p>
            <text:p text:style-name="P26">□學生學期成績未達該科目前30%。</text:p>
            <text:p text:style-name="P27"><text:s text:c="22"/><text:s text:c="5"/><text:s/>授課老師簽名：____________</text:p>
          </table:table-cell>
        </table:table-row>
        <table:table-row table:style-name="TableRow28">
          <table:table-cell table:style-name="TableCell29">
            <text:p text:style-name="P30">4、分組所長審核</text:p>
            <text:p text:style-name="P31">□同意學生抵免資格考試</text:p>
            <text:p text:style-name="P32">□不同意學生抵免資格考試</text:p>
            <text:p text:style-name="P33">分組所長簽名：_____________</text:p>
          </table:table-cell>
        </table:table-row>
        <table:table-row table:style-name="TableRow34">
          <table:table-cell table:style-name="TableCell35">
            <text:p text:style-name="P36">5、學院審核</text:p>
            <text:p text:style-name="P37">□同意學生抵免資格考試</text:p>
            <text:p text:style-name="P38">□不同意學生抵免資格考試</text:p>
            <text:p text:style-name="P39">承辦人：_______________ <text:s/>院長簽名：_____________</text:p>
          </table:table-cell>
        </table:table-row>
      </table:table>
      <text:p text:style-name="P40">註1、<text:span text:style-name="T41">自九十六學年度起入學之博士生，選定資格考核科目若為就讀博士班期間修習之科目，且該科目成績前</text:span><text:span text:style-name="T42">30%</text:span><text:span text:style-name="T43">者，得視為通過此科目之資格考，並以該科目學期成績為資格考核科目之成績。</text:span></text:p>
      <text:p text:style-name="P44">註2、申請抵免資格考試之科目，若該科目之授課老師為學生指導教授，僅以一門為限。</text:p>
      <text:p text:style-name="P45">註3、需檢附歷年成績單佐證。</text:p>
      <text:soft-page-break/>
      <text:p text:style-name="P46">機電科技研究所博士生資格考試科目抵免申請表</text:p>
      <text:p text:style-name="P47"><text:s text:c="30"/><text:span text:style-name="T48">填表日期： <text:s text:c="3"/>年 <text:s text:c="5"/>月 <text:s text:c="5"/>日</text:span></text:p>
      <table:table table:style-name="Table49">
        <table:table-columns>
          <table:table-column table:style-name="TableColumn50"/>
        </table:table-columns>
        <table:table-row table:style-name="TableRow51">
          <table:table-cell table:style-name="TableCell52">
            <text:p text:style-name="P53">1、基本資料</text:p>
            <text:p text:style-name="P54">姓名：____________________ <text:s text:c="3"/>學號：______________________</text:p>
            <text:p text:style-name="P55">組別：____________________ <text:s/></text:p>
            <text:p text:style-name="P56">指導教授審核：_______________________ (簽名) <text:s/></text:p>
          </table:table-cell>
        </table:table-row>
        <table:table-row table:style-name="TableRow57">
          <table:table-cell table:style-name="TableCell58">
            <text:p text:style-name="P59">2、論文資料</text:p>
            <text:p text:style-name="P60">學術論文名稱：_________________________________________________</text:p>
            <text:p text:style-name="P61">作者(依排名)：_________________________________________________</text:p>
            <text:p text:style-name="P62">期刊名稱：_____________________________________________________</text:p>
            <text:p text:style-name="P63">期刊刊數：____________________________________________________</text:p>
            <text:p text:style-name="P64">發表日期：____________________________________________________</text:p>
          </table:table-cell>
        </table:table-row>
        <table:table-row table:style-name="TableRow65">
          <table:table-cell table:style-name="TableCell66">
            <text:p text:style-name="P67">3、分組審核<text:s/>(請勾選，並簽名)</text:p>
            <text:p text:style-name="P68">□檢附學術論文之抽印本</text:p>
            <text:p text:style-name="P69">□以機電科技研究所或分組所名之名義發表</text:p>
            <text:p text:style-name="P70">□扣除指導教授後，列名第一作者</text:p>
            <text:p text:style-name="P71">□為學生入學後接受或刊登</text:p>
            <text:p text:style-name="P72"><text:s text:c="28"/>分組所長簽名：____________</text:p>
          </table:table-cell>
        </table:table-row>
        <table:table-row table:style-name="TableRow73">
          <table:table-cell table:style-name="TableCell74">
            <text:p text:style-name="P75">4、學院審核</text:p>
            <text:p text:style-name="P76">□同意學生抵免資格考試</text:p>
            <text:p text:style-name="P77">□不同意學生抵免資格考試</text:p>
            <text:p text:style-name="P78">承辦人：_______________ <text:s/>院長簽名：_____________</text:p>
          </table:table-cell>
        </table:table-row>
      </table:table>
      <text:p text:style-name="P79"/>
      <text:p text:style-name="P80">註：<text:span text:style-name="T81">一篇SCI論文</text:span><text:span text:style-name="T82">可抵免</text:span><text:span text:style-name="T83">一科資格考試，唯該論文不得再申請作為博士論文計點的期刊論文</text:span><text:span text:style-name="T8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31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機電科技研究所博士生資格考試科目抵免申請表</dc:title>
    <dc:description/>
    <dc:subject/>
    <meta:initial-creator>SuperXP</meta:initial-creator>
    <dc:creator>Jeffrey</dc:creator>
    <meta:creation-date>2017-05-08T07:11:00Z</meta:creation-date>
    <dc:date>2017-05-08T07:11:00Z</dc:date>
    <meta:print-date>2011-08-15T02:0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20" meta:character-count="1475" meta:row-count="10" meta:non-whitespace-character-count="1257"/>
  </office:meta>
</office:document-meta>
</file>