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5in" style:page-number="51">
        <style:tab-stops/>
      </style:paragraph-properties>
    </style:style>
    <style:style style:name="T3" style:parent-style-name="預設段落字型" style:family="text">
      <style:text-properties style:font-name-asian="標楷體" style:font-weight-complex="bold" fo:font-size="18pt" style:font-size-asian="18pt"/>
    </style:style>
    <style:style style:name="P4" style:parent-style-name="內文" style:family="paragraph">
      <style:paragraph-properties fo:text-align="justify" fo:margin-left="-0.5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fo:text-align="justify" fo:margin-left="-0.5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justify" fo:margin-left="-0.5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left="-0.5in" fo:text-indent="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 fo:margin-left="-0.5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fo:margin-left="-0.5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臺北科技大學研究所撤銷學位考試申請書</text:span></text:p>
      <text:p text:style-name="P4"/>
      <text:p text:style-name="P5"><text:span text:style-name="T6"><text:tab/><text:s/></text:span><text:span text:style-name="T7">學生前申請參加</text:span><text:span text:style-name="T8"><text:s/></text:span><text:span text:style-name="T9"><text:s text:c="6"/></text:span><text:span text:style-name="T10">學年度第</text:span><text:span text:style-name="T11"><text:s text:c="5"/></text:span><text:span text:style-name="T12">學期</text:span><text:span text:style-name="T13"><text:s text:c="9"/></text:span><text:span text:style-name="T14">班學位考試，因</text:span></text:p>
      <text:p text:style-name="P15"><text:span text:style-name="T16"><text:s text:c="60"/></text:span><text:span text:style-name="T17">無法如期參加考試，依本校學位考試辦法規定，擬申請撤銷該學位考試。</text:span><text:span text:style-name="T18"><text:s text:c="4"/></text:span></text:p>
      <text:p text:style-name="P19">謹<text:s text:c="2"/>陳</text:p>
      <text:p text:style-name="P20"><text:span text:style-name="T21">指導教授：</text:span><text:span text:style-name="T22"><text:s/>(</text:span><text:span text:style-name="T23">請簽名</text:span><text:span text:style-name="T24">)</text:span></text:p>
      <text:p text:style-name="P25"><text:span text:style-name="T26">所　　長：</text:span></text:p>
      <text:p text:style-name="P27">研教組長：</text:p>
      <text:p text:style-name="P28">教<text:s/>務<text:s/>長：</text:p>
      <text:p text:style-name="P29"><text:span text:style-name="T30">校</text:span><text:span text:style-name="T31"><text:s text:c="4"/></text:span><text:span text:style-name="T32">長：</text:span></text:p>
      <text:p text:style-name="P33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學生姓名：</text:span><text:span text:style-name="T43">　　　　　　　　　　　　　　　　　</text:span></text:p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所　　別：</text:span><text:span text:style-name="T54">　　　　　　　　　　　　　　　　　</text:span></text:p>
      <text:p text:style-name="P55"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學　　號：</text:span><text:span text:style-name="T65">　　　　　　　　　　　　　　　　　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論文題目：</text:span><text:span text:style-name="T76">　　　　　　　　　　　　　　　　　</text:span>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text:s text:c="2"/></text:span><text:span text:style-name="T88">　　　　　　　　　　　　　　　　　</text:span></text:p>
      <text:p text:style-name="P89"><text:span text:style-name="T90">中</text:span><text:span text:style-name="T91"><text:s text:c="2"/></text:span><text:span text:style-name="T92">華</text:span><text:span text:style-name="T93"><text:s text:c="2"/></text:span><text:span text:style-name="T94">民</text:span><text:span text:style-name="T95"><text:s text:c="2"/></text:span><text:span text:style-name="T96">國</text:span><text:span text:style-name="T97"><text:s text:c="3"/></text:span><text:span text:style-name="T98"><text:s text:c="7"/></text:span><text:span text:style-name="T99">　</text:span><text:span text:style-name="T100"><text:s/></text:span><text:span text:style-name="T101">年　</text:span><text:span text:style-name="T102"><text:s/></text:span><text:span text:style-name="T103"><text:s text:c="7"/></text:span><text:span text:style-name="T104"><text:s text:c="6"/></text:span><text:span text:style-name="T105">月　</text:span><text:span text:style-name="T106"><text:s/></text:span><text:span text:style-name="T107"><text:s text:c="5"/></text:span><text:span text:style-name="T108"><text:s text:c="7"/></text:span><text:span text:style-name="T109">日</text:span><text:span text:style-name="T110">備註：請檢附原學位考試申請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Aquarius</meta:initial-creator>
    <dc:creator>Jeffrey</dc:creator>
    <meta:creation-date>2017-05-08T07:07:00Z</meta:creation-date>
    <dc:date>2017-05-08T07:07:00Z</dc:date>
    <meta:print-date>2008-08-26T02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