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32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 fo:text-align="end"/>
      <style:text-properties style:font-name-asian="標楷體"/>
    </style:style>
    <style:style style:name="P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ableColumn9" style:family="table-column">
      <style:table-column-properties style:column-width="2.3944in"/>
    </style:style>
    <style:style style:name="TableColumn10" style:family="table-column">
      <style:table-column-properties style:column-width="0.75in"/>
    </style:style>
    <style:style style:name="TableColumn11" style:family="table-column">
      <style:table-column-properties style:column-width="1.277in"/>
    </style:style>
    <style:style style:name="TableColumn12" style:family="table-column">
      <style:table-column-properties style:column-width="1.277in"/>
    </style:style>
    <style:style style:name="TableColumn13" style:family="table-column">
      <style:table-column-properties style:column-width="0.8208in"/>
    </style:style>
    <style:style style:name="Table8" style:family="table">
      <style:table-properties style:width="6.5194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-asian="標楷體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/>
      <style:text-properties style:font-name-asian="標楷體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79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 fo:text-align="end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6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7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top="0.0694in" fo:margin-bottom="0.0694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fo:margin-top="0.0694in" fo:margin-bottom="0.0694in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0694in" fo:margin-bottom="0.0694in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margin-top="0.0694in" fo:margin-bottom="0.0694in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widows="2" fo:orphans="2" fo:text-align="center" fo:line-height="150%"/>
      <style:text-properties style:font-name-asian="標楷體" style:letter-kerning="false" fo:font-size="15pt" style:font-size-asian="15pt" style:font-size-complex="15pt"/>
    </style:style>
    <style:style style:name="P145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6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7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48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49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0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1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2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3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4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5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6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7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8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59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0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1" style:parent-style-name="內文" style:family="paragraph">
      <style:paragraph-properties fo:widows="2" fo:orphans="2" fo:line-height="150%" fo:text-indent="0.5in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="標楷體" style:letter-kerning="false"/>
    </style:style>
    <style:style style:name="P165" style:parent-style-name="內文" style:family="paragraph">
      <style:paragraph-properties fo:margin-top="0.0694in" fo:margin-bottom="0.0694in" fo:text-indent="-1.75in"/>
      <style:text-properties style:font-name-asian="標楷體" fo:font-size="14pt" style:font-size-asian="14pt"/>
    </style:style>
  </office:automatic-styles>
  <office:body>
    <office:text text:use-soft-page-breaks="true">
      <text:p text:style-name="P1">國立台北科技大學機電科技研究所博士班論文計點核算表</text:p>
      <text:p text:style-name="P3"/>
      <text:p text:style-name="P4">申請日期：　　年　　月　　日</text:p>
      <text:p text:style-name="P5">姓名：</text:p>
      <text:p text:style-name="P6">學號：</text:p>
      <text:p text:style-name="P7">組別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論文或專利名稱</text:p>
          </table:table-cell>
          <table:table-cell table:style-name="TableCell17" table:number-columns-spanned="2">
            <text:p text:style-name="P18">作者排名</text:p>
          </table:table-cell>
          <table:covered-table-cell/>
          <table:table-cell table:style-name="TableCell19">
            <text:p text:style-name="P20">期刊名稱</text:p>
            <text:p text:style-name="P21">(申請專利國家)</text:p>
          </table:table-cell>
          <table:table-cell table:style-name="TableCell22">
            <text:p text:style-name="P23">點數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list text:style-name="LFO3" text:continue-numbering="true">
              <text:list-item>
                <text:p text:style-name="P30">含指導教授</text:p>
              </text:list-item>
              <text:list-item>
                <text:p text:style-name="P31">不含指導教授</text:p>
              </text:list-item>
            </text:list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list text:style-name="LFO3" text:continue-numbering="true">
              <text:list-item>
                <text:p text:style-name="P42">含指導教授</text:p>
              </text:list-item>
              <text:list-item>
                <text:p text:style-name="P43">不含指導教授</text:p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list text:style-name="LFO3" text:continue-numbering="true">
              <text:list-item>
                <text:p text:style-name="P54">含指導教授</text:p>
              </text:list-item>
              <text:list-item>
                <text:p text:style-name="P55">不含指導教授</text:p>
              </text:list-item>
            </text:list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list text:style-name="LFO3" text:continue-numbering="true">
              <text:list-item>
                <text:p text:style-name="P66">含指導教授</text:p>
              </text:list-item>
              <text:list-item>
                <text:p text:style-name="P67">不含指導教授</text:p>
              </text:list-item>
            </text:list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list text:style-name="LFO3" text:continue-numbering="true">
              <text:list-item>
                <text:p text:style-name="P78">含指導教授</text:p>
              </text:list-item>
              <text:list-item>
                <text:p text:style-name="P79">不含指導教授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list text:style-name="LFO3" text:continue-numbering="true">
              <text:list-item>
                <text:p text:style-name="P90">含指導教授</text:p>
              </text:list-item>
              <text:list-item>
                <text:p text:style-name="P91">不含指導教授</text:p>
              </text:list-item>
            </text:list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list text:style-name="LFO3" text:continue-numbering="true">
              <text:list-item>
                <text:p text:style-name="P102">含指導教授</text:p>
              </text:list-item>
              <text:list-item>
                <text:p text:style-name="P103">不含指導教授</text:p>
              </text:list-item>
            </text:list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合　　　　　　　計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>本頁若不敷使用，請自行加印</text:p>
      <text:p text:style-name="P114">注意事項：</text:p>
      <text:list text:style-name="LFO2" text:continue-numbering="true">
        <text:list-item>
          <text:p text:style-name="P115">請依期刊論文、研討會論文、專利等順序列出。</text:p>
        </text:list-item>
        <text:list-item>
          <text:p text:style-name="P116">發表之研究論文應註明本學院所屬系所為論文之第一發表單位。</text:p>
        </text:list-item>
        <text:list-item>
          <text:p text:style-name="P117">至少有一篇論文需達3點以上(含)。</text:p>
        </text:list-item>
        <text:list-item>
          <text:p text:style-name="P118">論文確實點數由本所各研究分組之學術審核委員會認定之。</text:p>
        </text:list-item>
      </text:list>
      <text:p text:style-name="P119"><text:span text:style-name="T120">指導教授</text:span><text:span text:style-name="T121"><text:s text:c="2"/></text:span><text:span text:style-name="T122">　　　　　　　　</text:span></text:p>
      <text:p text:style-name="P123"><text:span text:style-name="T124">學術審核委員</text:span><text:span text:style-name="T125"><text:s text:c="2"/></text:span><text:span text:style-name="T126">　　　　　　　　</text:span><text:span text:style-name="T127">　</text:span><text:span text:style-name="T128">　　　　　　　　</text:span><text:span text:style-name="T129">　</text:span><text:span text:style-name="T130">　　　　　　　　</text:span></text:p>
      <text:p text:style-name="P131"><text:span text:style-name="T132">分組</text:span><text:span text:style-name="T133">系</text:span><text:span text:style-name="T134">(</text:span><text:span text:style-name="T135">所</text:span><text:span text:style-name="T136">)</text:span><text:span text:style-name="T137">主管</text:span><text:span text:style-name="T138"><text:s text:c="2"/></text:span><text:span text:style-name="T139">　　　　　　　　</text:span></text:p>
      <text:p text:style-name="P140"><text:span text:style-name="T141">院長</text:span><text:span text:style-name="T142"><text:s text:c="2"/></text:span><text:span text:style-name="T143">　　　　　　　　</text:span></text:p>
      <text:soft-page-break/>
      <text:p text:style-name="P144">國立台北科技大學機電科技研究所機械組博士班論文計點辦法</text:p>
      <text:p text:style-name="P145"> </text:p>
      <text:p text:style-name="P146"> </text:p>
      <text:p text:style-name="P147">一、    <text:s/>論文(全論文、短論文)</text:p>
      <text:p text:style-name="P148">(1) <text:s/>國際水準之A、B級：凡SCI、EI之期刊論文皆列入；</text:p>
      <text:p text:style-name="P149">(2) <text:s/>一般水準之A、B級：非SCI、EI之期刊論文。</text:p>
      <text:p text:style-name="P150">　</text:p>
      <text:p text:style-name="P151">二、    <text:s/>研討會論文</text:p>
      <text:p text:style-name="P152">(1) <text:s/>國際水準之C級：凡於國際研討會發表之論文；</text:p>
      <text:p text:style-name="P153">(2) <text:s/>一般水準之C級：非國際研討會發表之論文。</text:p>
      <text:p text:style-name="P154">　</text:p>
      <text:p text:style-name="P155">三、    <text:s/>專利</text:p>
      <text:p text:style-name="P156">(1) <text:s/>國際水準之D級：國外專利及國內發明專利；</text:p>
      <text:p text:style-name="P157">(2) <text:s/>一般水準之D級：國內發明以外之國內專利。</text:p>
      <text:p text:style-name="P158"> </text:p>
      <text:p text:style-name="P159"> </text:p>
      <text:p text:style-name="P160">附註：1.本辦法依「機電科技研究所博士論文計點辦法」之等級分類。</text:p>
      <text:p text:style-name="P161"><text:span text:style-name="T162">2.</text:span><text:span text:style-name="T163">論文點數不得重複計算；點數計算有爭議時，由學術委員會決定之。</text:span><text:span text:style-name="T164"><text:s/></text:span>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Jeffrey</dc:creator>
    <meta:creation-date>2017-05-08T07:04:00Z</meta:creation-date>
    <dc:date>2017-05-08T07:04:00Z</dc:date>
    <meta:print-date>2009-08-14T06:57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0" meta:character-count="736" meta:row-count="5" meta:non-whitespace-character-count="627"/>
  </office:meta>
</office:document-meta>
</file>